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justify" fo:margin-bottom="0in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" style:parent-style-name="Normalny" style:family="paragraph">
      <style:paragraph-properties fo:text-align="justify" fo:margin-bottom="0in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" style:parent-style-name="Normalny" style:family="paragraph">
      <style:paragraph-properties fo:text-align="justify" fo:margin-bottom="0in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" style:parent-style-name="Normalny" style:family="paragraph">
      <style:paragraph-properties fo:text-align="justify"/>
    </style:style>
    <style:style style:name="P5" style:parent-style-name="Normalny" style:family="paragraph">
      <style:paragraph-properties fo:text-align="justify"/>
    </style:style>
    <style:style style:name="T6" style:parent-style-name="Domyślnaczcionkaakapitu" style:family="text">
      <style:text-properties fo:font-weight="bold" style:font-weight-asian="bold"/>
    </style:style>
    <style:style style:name="T7" style:parent-style-name="Domyślnaczcionkaakapitu" style:family="text">
      <style:text-properties fo:font-weight="bold" style:font-weight-asian="bold"/>
    </style:style>
    <style:style style:name="T8" style:parent-style-name="Domyślnaczcionkaakapitu" style:family="text">
      <style:text-properties fo:font-weight="bold" style:font-weight-asian="bold"/>
    </style:style>
    <style:style style:name="T9" style:parent-style-name="Domyślnaczcionkaakapitu" style:family="text">
      <style:text-properties fo:font-weight="bold" style:font-weight-asian="bold"/>
    </style:style>
    <style:style style:name="T10" style:parent-style-name="Domyślnaczcionkaakapitu" style:family="text">
      <style:text-properties fo:font-weight="bold" style:font-weight-asian="bold"/>
    </style:style>
    <style:style style:name="P11" style:parent-style-name="Normalny" style:family="paragraph">
      <style:paragraph-properties fo:text-align="justify"/>
    </style:style>
    <style:style style:name="T12" style:parent-style-name="Domyślnaczcionkaakapitu" style:family="text">
      <style:text-properties fo:font-weight="bold" style:font-weight-asian="bold"/>
    </style:style>
    <style:style style:name="T13" style:parent-style-name="Domyślnaczcionkaakapitu" style:family="text">
      <style:text-properties fo:font-weight="bold" style:font-weight-asian="bold"/>
    </style:style>
    <style:style style:name="T14" style:parent-style-name="Domyślnaczcionkaakapitu" style:family="text">
      <style:text-properties fo:font-weight="bold" style:font-weight-asian="bold"/>
    </style:style>
    <style:style style:name="T15" style:parent-style-name="Domyślnaczcionkaakapitu" style:family="text">
      <style:text-properties fo:font-weight="bold" style:font-weight-asian="bold"/>
    </style:style>
    <style:style style:name="T16" style:parent-style-name="Domyślnaczcionkaakapitu" style:family="text">
      <style:text-properties fo:font-weight="bold" style:font-weight-asian="bold"/>
    </style:style>
    <style:style style:name="T17" style:parent-style-name="Domyślnaczcionkaakapitu" style:family="text">
      <style:text-properties fo:font-weight="bold" style:font-weight-asian="bold"/>
    </style:style>
    <style:style style:name="T18" style:parent-style-name="Domyślnaczcionkaakapitu" style:family="text">
      <style:text-properties fo:font-weight="bold" style:font-weight-asian="bold"/>
    </style:style>
    <style:style style:name="T19" style:parent-style-name="Domyślnaczcionkaakapitu" style:family="text">
      <style:text-properties fo:font-weight="bold" style:font-weight-asian="bold"/>
    </style:style>
    <style:style style:name="T20" style:parent-style-name="Domyślnaczcionkaakapitu" style:family="text">
      <style:text-properties fo:font-weight="bold" style:font-weight-asian="bold"/>
    </style:style>
    <style:style style:name="P21" style:parent-style-name="Normalny" style:family="paragraph">
      <style:paragraph-properties fo:text-align="justify"/>
    </style:style>
    <style:style style:name="P22" style:parent-style-name="Normalny" style:family="paragraph">
      <style:paragraph-properties fo:text-align="justify"/>
      <style:text-properties style:text-underline-type="single" style:text-underline-style="solid" style:text-underline-width="auto" style:text-underline-mode="continuous"/>
    </style:style>
    <style:style style:name="P23" style:parent-style-name="Akapitzlistą" style:list-style-name="LFO1" style:family="paragraph">
      <style:paragraph-properties fo:text-align="justify"/>
    </style:style>
    <style:style style:name="P24" style:parent-style-name="Akapitzlistą" style:list-style-name="LFO1" style:family="paragraph">
      <style:paragraph-properties fo:text-align="justify"/>
    </style:style>
    <style:style style:name="P25" style:parent-style-name="Akapitzlistą" style:list-style-name="LFO1" style:family="paragraph">
      <style:paragraph-properties fo:text-align="justify"/>
    </style:style>
    <style:style style:name="P26" style:parent-style-name="Akapitzlistą" style:list-style-name="LFO1" style:family="paragraph">
      <style:paragraph-properties fo:text-align="justify"/>
    </style:style>
    <style:style style:name="P27" style:parent-style-name="Normalny" style:family="paragraph">
      <style:paragraph-properties fo:text-align="justify"/>
      <style:text-properties style:text-underline-type="single" style:text-underline-style="solid" style:text-underline-width="auto" style:text-underline-mode="continuous"/>
    </style:style>
    <style:style style:name="P28" style:parent-style-name="Akapitzlistą" style:list-style-name="LFO1" style:family="paragraph">
      <style:paragraph-properties fo:text-align="justify"/>
    </style:style>
    <style:style style:name="P29" style:parent-style-name="Akapitzlistą" style:list-style-name="LFO1" style:family="paragraph">
      <style:paragraph-properties fo:text-align="justify"/>
    </style:style>
    <style:style style:name="P30" style:parent-style-name="Normalny" style:family="paragraph">
      <style:paragraph-properties fo:text-align="justify" fo:margin-bottom="0in"/>
    </style:style>
    <style:style style:name="P31" style:parent-style-name="Normalny" style:family="paragraph">
      <style:paragraph-properties fo:text-align="justify" fo:margin-bottom="0in"/>
    </style:style>
    <style:style style:name="T32" style:parent-style-name="Domyślnaczcionkaakapitu" style:family="text">
      <style:text-properties style:text-underline-type="single" style:text-underline-style="solid" style:text-underline-width="auto" style:text-underline-mode="continuous"/>
    </style:style>
    <style:style style:name="P33" style:parent-style-name="Normalny" style:family="paragraph">
      <style:paragraph-properties fo:text-align="justify" fo:margin-bottom="0in"/>
    </style:style>
    <style:style style:name="P34" style:parent-style-name="Akapitzlistą" style:list-style-name="LFO2" style:family="paragraph">
      <style:paragraph-properties fo:text-align="justify" style:vertical-align="auto" fo:margin-bottom="0in"/>
      <style:text-properties fo:font-weight="bold" style:font-weight-asian="bold" fo:hyphenate="true"/>
    </style:style>
    <style:style style:name="P35" style:parent-style-name="Akapitzlistą" style:family="paragraph">
      <style:paragraph-properties fo:text-align="justify" style:vertical-align="auto" fo:margin-bottom="0in"/>
      <style:text-properties fo:font-weight="bold" style:font-weight-asian="bold" fo:hyphenate="true"/>
    </style:style>
    <style:style style:name="P36" style:parent-style-name="Akapitzlistą" style:family="paragraph">
      <style:paragraph-properties fo:text-align="justify" style:vertical-align="auto" fo:margin-bottom="0in" fo:line-height="115%"/>
      <style:text-properties fo:font-weight="bold" style:font-weight-asian="bold" fo:hyphenate="true"/>
    </style:style>
    <style:style style:name="P37" style:parent-style-name="Akapitzlistą" style:list-style-name="LFO2" style:family="paragraph">
      <style:paragraph-properties fo:text-align="justify" style:vertical-align="auto" fo:margin-bottom="0in"/>
      <style:text-properties fo:hyphenate="true"/>
    </style:style>
    <style:style style:name="T38" style:parent-style-name="Domyślnaczcionkaakapitu" style:family="text">
      <style:text-properties fo:font-weight="bold" style:font-weight-asian="bold"/>
    </style:style>
    <style:style style:name="T39" style:parent-style-name="Domyślnaczcionkaakapitu" style:family="text">
      <style:text-properties fo:font-weight="bold" style:font-weight-asian="bold"/>
    </style:style>
    <style:style style:name="P40" style:parent-style-name="Akapitzlistą" style:family="paragraph">
      <style:paragraph-properties fo:text-align="justify" style:vertical-align="auto" fo:margin-bottom="0in"/>
      <style:text-properties fo:hyphenate="true"/>
    </style:style>
    <style:style style:name="T41" style:parent-style-name="Domyślnaczcionkaakapitu" style:family="text">
      <style:text-properties fo:font-weight="bold" style:font-weight-asian="bold"/>
    </style:style>
    <style:style style:name="P42" style:parent-style-name="Akapitzlistą" style:list-style-name="LFO2" style:family="paragraph">
      <style:paragraph-properties fo:text-align="justify"/>
    </style:style>
    <style:style style:name="T43" style:parent-style-name="Domyślnaczcionkaakapitu" style:family="text">
      <style:text-properties fo:font-weight="bold" style:font-weight-asian="bold"/>
    </style:style>
    <style:style style:name="T44" style:parent-style-name="Domyślnaczcionkaakapitu" style:family="text">
      <style:text-properties fo:font-weight="bold" style:font-weight-asian="bold"/>
    </style:style>
    <style:style style:name="P45" style:parent-style-name="Akapitzlistą" style:list-style-name="LFO2" style:family="paragraph">
      <style:paragraph-properties fo:text-align="justify"/>
    </style:style>
    <style:style style:name="P46" style:parent-style-name="Akapitzlistą" style:list-style-name="LFO2" style:family="paragraph">
      <style:paragraph-properties fo:text-align="justify"/>
      <style:text-properties fo:font-weight="bold" style:font-weight-asian="bold"/>
    </style:style>
    <style:style style:name="P47" style:parent-style-name="Akapitzlistą" style:list-style-name="LFO2" style:family="paragraph">
      <style:paragraph-properties fo:text-align="justify"/>
    </style:style>
    <style:style style:name="T48" style:parent-style-name="Domyślnaczcionkaakapitu" style:family="text">
      <style:text-properties fo:font-weight="bold" style:font-weight-asian="bold"/>
    </style:style>
    <style:style style:name="P49" style:parent-style-name="Akapitzlistą" style:list-style-name="LFO2" style:family="paragraph">
      <style:paragraph-properties fo:text-align="justify"/>
    </style:style>
    <style:style style:name="P50" style:parent-style-name="Akapitzlistą" style:list-style-name="LFO2" style:family="paragraph">
      <style:paragraph-properties fo:text-align="justify" fo:margin-bottom="0in"/>
    </style:style>
    <style:style style:name="P51" style:parent-style-name="Akapitzlistą" style:family="paragraph">
      <style:paragraph-properties fo:text-align="justify" fo:margin-bottom="0in"/>
    </style:style>
    <style:style style:name="P52" style:parent-style-name="Akapitzlistą" style:family="paragraph">
      <style:paragraph-properties fo:text-align="justify" fo:margin-bottom="0in"/>
    </style:style>
    <style:style style:name="P53" style:parent-style-name="Akapitzlistą" style:list-style-name="LFO2" style:family="paragraph">
      <style:paragraph-properties fo:text-align="justify"/>
    </style:style>
    <style:style style:name="T54" style:parent-style-name="Domyślnaczcionkaakapitu" style:family="text">
      <style:text-properties style:text-underline-type="single" style:text-underline-style="solid" style:text-underline-width="auto" style:text-underline-mode="continuous"/>
    </style:style>
    <style:style style:name="P55" style:parent-style-name="Akapitzlistą" style:list-style-name="LFO2" style:family="paragraph">
      <style:paragraph-properties fo:text-align="justify"/>
    </style:style>
    <style:style style:name="P56" style:parent-style-name="Akapitzlistą" style:list-style-name="LFO2" style:family="paragraph">
      <style:paragraph-properties fo:text-align="justify"/>
    </style:style>
    <style:style style:name="P57" style:parent-style-name="Akapitzlistą" style:list-style-name="LFO2" style:family="paragraph">
      <style:paragraph-properties fo:text-align="justify" fo:margin-bottom="0in"/>
    </style:style>
    <style:style style:name="T58" style:parent-style-name="Domyślnaczcionkaakapitu" style:family="text">
      <style:text-properties fo:font-weight="bold" style:font-weight-asian="bold"/>
    </style:style>
    <style:style style:name="P59" style:parent-style-name="Akapitzlistą" style:family="paragraph">
      <style:paragraph-properties fo:text-align="justify" fo:margin-bottom="0in"/>
    </style:style>
    <style:style style:name="P60" style:parent-style-name="Akapitzlistą" style:family="paragraph">
      <style:paragraph-properties fo:text-align="justify" fo:margin-bottom="0in"/>
    </style:style>
    <style:style style:name="P61" style:parent-style-name="Akapitzlistą" style:list-style-name="LFO2" style:family="paragraph">
      <style:paragraph-properties fo:text-align="justify"/>
    </style:style>
    <style:style style:name="T62" style:parent-style-name="Domyślnaczcionkaakapitu" style:family="text">
      <style:text-properties fo:font-weight="bold" style:font-weight-asian="bold"/>
    </style:style>
    <style:style style:name="T63" style:parent-style-name="Domyślnaczcionkaakapitu" style:family="text">
      <style:text-properties style:text-underline-type="single" style:text-underline-style="solid" style:text-underline-width="auto" style:text-underline-mode="continuous"/>
    </style:style>
    <style:style style:name="P64" style:parent-style-name="Akapitzlistą" style:list-style-name="LFO2" style:family="paragraph">
      <style:paragraph-properties fo:text-align="justify" fo:margin-bottom="0in"/>
      <style:text-properties fo:font-weight="bold" style:font-weight-asian="bold"/>
    </style:style>
    <style:style style:name="P65" style:parent-style-name="Akapitzlistą" style:family="paragraph">
      <style:paragraph-properties fo:text-align="justify" fo:margin-bottom="0in"/>
      <style:text-properties fo:font-weight="bold" style:font-weight-asian="bold"/>
    </style:style>
    <style:style style:name="P66" style:parent-style-name="Akapitzlistą" style:family="paragraph">
      <style:paragraph-properties fo:text-align="justify"/>
      <style:text-properties fo:font-weight="bold" style:font-weight-asian="bold"/>
    </style:style>
    <style:style style:name="P67" style:parent-style-name="Akapitzlistą" style:list-style-name="LFO2" style:family="paragraph">
      <style:paragraph-properties fo:text-align="justify" fo:margin-bottom="0in"/>
    </style:style>
    <style:style style:name="P68" style:parent-style-name="Akapitzlistą" style:family="paragraph">
      <style:paragraph-properties fo:text-align="justify" fo:margin-bottom="0in"/>
    </style:style>
    <style:style style:name="P69" style:parent-style-name="Akapitzlistą" style:family="paragraph">
      <style:paragraph-properties fo:text-align="justify" fo:margin-bottom="0in"/>
    </style:style>
    <style:style style:name="P70" style:parent-style-name="Akapitzlistą" style:list-style-name="LFO2" style:family="paragraph">
      <style:paragraph-properties fo:text-align="justify"/>
    </style:style>
    <style:style style:name="P71" style:parent-style-name="Akapitzlistą" style:list-style-name="LFO2" style:family="paragraph">
      <style:paragraph-properties fo:text-align="justify"/>
      <style:text-properties fo:font-weight="bold" style:font-weight-asian="bold"/>
    </style:style>
    <style:style style:name="P72" style:parent-style-name="Akapitzlistą" style:list-style-name="LFO2" style:family="paragraph">
      <style:paragraph-properties fo:text-align="justify"/>
      <style:text-properties fo:font-weight="bold" style:font-weight-asian="bold"/>
    </style:style>
    <style:style style:name="P73" style:parent-style-name="Normalny" style:family="paragraph">
      <style:paragraph-properties fo:text-align="justify"/>
    </style:style>
    <style:style style:name="T74" style:parent-style-name="Domyślnaczcionkaakapitu" style:family="text">
      <style:text-properties fo:font-weight="bold" style:font-weight-asian="bold"/>
    </style:style>
  </office:automatic-styles>
  <office:body>
    <office:text text:use-soft-page-breaks="true">
      <text:p text:style-name="P1">OGŁOSZENIE IV<text:s/>NABORU WNIOSKÓW O PRZYZNANIE ŚRODKÓW<text:s/></text:p>
      <text:p text:style-name="P2">Z KRAJOWEGO FUNDUSZU SZKOLENIOWEGO NA ROK 2026</text:p>
      <text:p text:style-name="P3"/>
      <text:p text:style-name="P4">Powiatowy Urząd Pracy w Działdowie ogłasza IV<text:s/>nabór wniosków o przyznanie środków<text:s/>Krajowego Funduszu Szkoleniowego na kształcenie ustawiczne osób pracujących.<text:s/></text:p>
      <text:p text:style-name="P5">Wysokość środków pozostałych z limitu przyznanych środków<text:s/><text:span text:style-name="T6">KFS na 2026 rok wynosi<text:s/></text:span><text:span text:style-name="T7"><text:s/>80</text:span><text:span text:style-name="T8"> </text:span><text:span text:style-name="T9">000</text:span><text:span text:style-name="T10">,00 zł.</text:span></text:p>
      <text:p text:style-name="P11">Nabór wniosków odbędzie w dniach<text:s/><text:span text:style-name="T12">od<text:s/></text:span><text:span text:style-name="T13">17</text:span><text:span text:style-name="T14">.0</text:span><text:span text:style-name="T15">8</text:span><text:span text:style-name="T16">.2026r. do<text:s/></text:span><text:span text:style-name="T17">21</text:span><text:span text:style-name="T18">.0</text:span><text:span text:style-name="T19">8</text:span><text:span text:style-name="T20">.2026r.</text:span></text:p>
      <text:p text:style-name="P21">O środki mogą ubiegać się podmioty zgodnie z priorytetami wydatkowania środków KFS na 2006 rok oraz podmioty, które chcą skorzystać z KFS a nie wpisują się w żaden priorytet.</text:p>
      <text:p text:style-name="P22">Priorytety Ogólnopolskie:</text:p>
      <text:list text:style-name="LFO1" text:continue-numbering="true">
        <text:list-item>
          <text:p text:style-name="P23">Poprawa zarządzania i komunikacji w firmie w oparciu o zasady przeciwdziałania dyskryminacji i mobbingowi, rozwoju dialogu społecznego, partycypacji pracowniczej i wspierania integracji w miejscu pracy.</text:p>
        </text:list-item>
        <text:list-item>
          <text:p text:style-name="P24">Wsparcie rozwoju umiejętności i kwalifikacji w zawodach określonych jako deficytowe na danym terenie, tj. w powiecie lub w województwie.</text:p>
        </text:list-item>
        <text:list-item>
          <text:p text:style-name="P25">Wsparcie kształcenia ustawicznego w związku z zastosowaniem w firmach nowych procesów, technologii i narzędzi pracy, ze szczególnym uwzględnieniem umiejętności cyfrowych, AL oraz tzw. umiejętności zielonych, zwłaszcza gdy powyższe czynniki stanowią zagrożenie utratą pracy.</text:p>
        </text:list-item>
        <text:list-item>
          <text:p text:style-name="P26">Wsparcie rozwoju umiejętności i kwalifikacji niezbędnych w sektorze usług zdrowotnych i opiekuńczych oraz wsparcie rozwoju umiejętności i kwalifikacji członków lub pracowników spółdzielni socjalnych oraz pracowników zatrudnionych w przedsiębiorstwach społecznych wskazanych na liście/ rejestrze przedsiębiorstw społecznych prowadzonym przez MRPiPS.</text:p>
        </text:list-item>
      </text:list>
      <text:p text:style-name="P27">Priorytety Województwa Warmińsko – Mazurskiego</text:p>
      <text:list text:style-name="LFO1" text:continue-numbering="true">
        <text:list-item>
          <text:p text:style-name="P28">Wsparcie kształcenia ustawicznego osób po 50 roku życia.</text:p>
        </text:list-item>
        <text:list-item>
          <text:p text:style-name="P29">Wsparcie kształcenia ustawicznego w obszarach/branżach bezpośrednio związanych z inteligentnymi specjalizacjami (IS) województwa określonymi na podstawie Strategii Rozwoju Społeczno – Gospodarczego Województwa Warmińsko – Mazurskiego 2030 oraz uchwały nr 42/496/22/VI Zarządu Województwa Warmińsko – Mazurskiego z dnia 29 sierpnia 2022r. w sprawie : przyjęcia inteligentnej specjalizacji województwa warmińsko – mazurskiego pn. „Zdrowo Życie”</text:p>
        </text:list-item>
      </text:list>
      <text:p text:style-name="P30">Szczegółowy opis priorytetów znajduje się w załączniku nr 1 - Priorytety Ogólnopolskie i załączniku<text:s/></text:p>
      <text:p text:style-name="P31">nr 2 - Priorytety Województwa Warmińsko – Mazurskiego stanowiących załączniki do niniejszego ogłoszenia.<text:s/><text:span text:style-name="T32">Wnioskodawca składa jeden wniosek na wskazany jeden priorytet.</text:span></text:p>
      <text:p text:style-name="P33"/>
      <text:list text:style-name="LFO2" text:continue-numbering="true">
        <text:list-item>
          <text:p text:style-name="P34">Urząd przy rozpatrywaniu wniosków będzie brał pod uwagę zawody deficytowe powiatu<text:s/>działdowskiego i województwa warmińsko – mazurskiego z Barometru zawodów 2026<text:s/></text:p>
        </text:list-item>
      </text:list>
      <text:p text:style-name="P35">(załącznik nr 3 i 4).</text:p>
      <text:p text:style-name="P36"/>
      <text:list text:style-name="LFO2" text:continue-numbering="true">
        <text:list-item>
          <text:p text:style-name="P37">Wnioski powinny dotyczyć kształcenia ustawicznego z planowanym terminem rozpoczęcia nie wcześniej niż data podpisana umowy z urzędem pracy. N<text:span text:style-name="T38">ależy wziąć p</text:span><text:span text:style-name="T39">od uwagę termin<text:s/></text:span></text:p>
        </text:list-item>
      </text:list>
      <text:p text:style-name="P40"><text:span text:style-name="T41">rozpatrzenia wniosku wraz z czasem niezbędnym do ewentualnych korekt wniosku i czasu na zawarcie umowy.</text:span></text:p>
      <text:soft-page-break/>
      <text:list text:style-name="LFO2" text:continue-numbering="true">
        <text:list-item>
          <text:p text:style-name="P42">Z uwagi na czas rozpatrywania wniosków oraz konieczności zawarcia umowy przed terminem rozpoczęcia kształcenia Podmiot powinien planować rozpoczęcie kształcenia nie wcześniej niż<text:s/><text:span text:style-name="T43">PAŹDZIERNIK</text:span><text:span text:style-name="T44"><text:s/>2026r.</text:span></text:p>
        </text:list-item>
        <text:list-item>
          <text:p text:style-name="P45">Rozliczenie i wydatkowanie przyznanych środków finansowych dotyczy tylko roku 2026 i musi nastąpić do 15.12.2026r.</text:p>
        </text:list-item>
        <text:list-item>
          <text:p text:style-name="P46">Realizatorem kształcenia ustawicznego finansowanego KFS może być instytucja posiadająca wpis do Bazy Usług Rozwojowych <text:s/>(BUR).</text:p>
        </text:list-item>
        <text:list-item>
          <text:p text:style-name="P47">Złożone wnioski oceniane będą przy wykorzystaniu<text:s/><text:span text:style-name="T48">„ Kryteriów ocen wniosku o przyznanie środków Krajowego Funduszu Szkoleniowego na kształcenie”<text:s/></text:span>stanowiących załącznik nr 5 do niniejszego ogłoszenia.</text:p>
        </text:list-item>
        <text:list-item>
          <text:p text:style-name="P49">Finansowaniem mogą zostać objęte wnioski, które w ocenie merytorycznej uzyskają co najmniej 30 punktów.</text:p>
        </text:list-item>
        <text:list-item>
          <text:p text:style-name="P50">W przypadku, gdy zaakceptowana w ramach naboru kwota przekroczy limit środków, którymi dysponuje urząd w ramach Krajowego Funduszu Szkoleniowego, dofinansowane zostaną wnioski, które uzyskają najwyższą liczbę punktów do wyczerpania kwoty <text:s/>środków będących<text:s/></text:p>
        </text:list-item>
      </text:list>
      <text:p text:style-name="P51">w dyspozycji urzędu.</text:p>
      <text:p text:style-name="P52"/>
      <text:list text:style-name="LFO2" text:continue-numbering="true">
        <text:list-item>
          <text:p text:style-name="P53">W sytuacji, gdy lista rankingowa nie pozwoli na wyłonienie wniosków na dofinasowania, urząd ma prawo zastosować dodatkowe kryteria. Wówczas<text:s/>priorytetowo traktowane będą wnioski złożone przez podmioty, które wnioski o środki z KFS<text:s/><text:span text:style-name="T54">składają po raz pierwszy do urzędu.</text:span></text:p>
        </text:list-item>
        <text:list-item>
          <text:p text:style-name="P55">W przypadku, gdy posiadany limit środków nie zostanie wykorzystany, urząd przewiduje możliwość ogłoszenia kolejnego naboru.</text:p>
        </text:list-item>
        <text:list-item>
          <text:p text:style-name="P56">Środki<text:s/>KFS przyznane podmiotom na sfinansowanie kosztów kształcenia ustawicznego stanowią pomoc de minimis.</text:p>
        </text:list-item>
        <text:list-item>
          <text:p text:style-name="P57">Wnioski wraz z kompletem załączników należy składać w wersji elektronicznej do właściwego urzędu pracy ze względu na jego siedzibę albo adres prowadzenia<text:s/>działalności przy wykorzystaniu podpisu elektronicznego lub profilu zaufanego poprzez stronę internetową<text:s/><text:a xlink:href="http://www.praca.gov.pl" office:target-frame-name="_top" xlink:show="replace"><text:span text:style-name="Hiperłącze">www.praca.gov.pl</text:span></text:a><text:s/>– Usługi elektroniczne –<text:s/><text:span text:style-name="T58">Usługi dla organizacji</text:span><text:s/>– Wnioski o usługi<text:s/></text:p>
        </text:list-item>
      </text:list>
      <text:p text:style-name="P59">i świadczenia z urzędu –<text:s/>Wnioski pozostałe – Wniosek o przyznanie środków Krajowego Funduszu Szkoleniowego (KFS) na finasowanie kosztów kształcenia ustawicznego <text:s/>(PSZ-KFS).</text:p>
      <text:p text:style-name="P60"/>
      <text:list text:style-name="LFO2" text:continue-numbering="true">
        <text:list-item>
          <text:p text:style-name="P61">Należy upewnić się , że został wybrany właściwy kontekst –<text:s/><text:span text:style-name="T62">ORGANIZACJA.</text:span><text:s/>Złożenie wniosku z niewłaściwego kontekstu stanowi podstawę do odrzucenia wniosku. Dlatego podmiot ubiegający się o środki z KFS, musi posiadać<text:s/><text:span text:style-name="T63">aktywne i zweryfikowane konto na portalu praca.gov.pl.</text:span></text:p>
        </text:list-item>
        <text:list-item>
          <text:p text:style-name="P64">UWAGA! Formularz wniosku będzie dostępny od dnia ogłoszenia naboru. Wnioskodawca może wysłać<text:s/>wniosek dopiero od dnia wskazanego w ogłoszeniu tj. od<text:s/>17.08.2026r.<text:s/></text:p>
        </text:list-item>
      </text:list>
      <text:p text:style-name="P65">do<text:s/>21.08.2026r.<text:s/></text:p>
      <text:p text:style-name="P66">Wnioski złożone poza wskazanym terminem naboru nie będą uwzględniane.</text:p>
      <text:list text:style-name="LFO2" text:continue-numbering="true">
        <text:list-item>
          <text:p text:style-name="P67">W przypadku gdy Wnioskodawca bądź osoba uprawniona do składania oświadczeń woli<text:s/></text:p>
        </text:list-item>
      </text:list>
      <text:p text:style-name="P68">w imieniu<text:s/>Wnioskodawcy nie posiada konta na stronie internetowej<text:s/><text:a xlink:href="http://www.praca.gov.pl" office:target-frame-name="_top" xlink:show="replace"><text:span text:style-name="Hiperłącze">www.praca.gov.pl</text:span></text:a><text:s/>może je założyć wykorzystując przy tym profil zaufany bądź kwalifikowany podpis elektroniczny. Jeżeli wnioskodawca działa przez pełnomocnika, do wniosku musi dołączyć pełnomocnictwo wraz z dowodem wniesienia opłaty skarbowej jako załącznik do wniosku.</text:p>
      <text:p text:style-name="P69"/>
      <text:soft-page-break/>
      <text:list text:style-name="LFO2" text:continue-numbering="true">
        <text:list-item>
          <text:p text:style-name="P70">Wniosek podpisany przez osobę nieuprawnioną i złożony bez załączników pozostawia się bez rozpatrzenia.</text:p>
        </text:list-item>
        <text:list-item>
          <text:p text:style-name="P71">PRACODAWCO – przed wypełnieniem Wniosku o przyznanie środków Krajowego Funduszu Szkoleniowego (KFS) na finasowanie kosztów kształcenia ustawicznego osób pracujących zapoznaj się z Zasadami załącznik nr 6 oraz pozostałą dokumentacją (załączniki od 7 do 10)</text:p>
        </text:list-item>
        <text:list-item>
          <text:p text:style-name="P72">WAŻNE! Do złożonego wniosku należy dołączyć<text:s/>załączniki nr 8, 9, 10 oraz pozostałą dokumentację zgodnie z Zasadami (druki powinny być wypełnione, nie należy pozostawiać pustych rubryk).</text:p>
        </text:list-item>
      </text:list>
      <text:p text:style-name="P73"><text:span text:style-name="T74">Osoba do kontaktu: Nina Leliwa, tel. 23 697 59 17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przypisukońcowego" style:display-name="Tekst przypisu końcowego" style:family="paragraph" style:parent-style-name="Normalny">
      <style:paragraph-properties fo:margin-bottom="0in"/>
      <style:text-properties fo:font-size="10pt" style:font-size-asian="10pt" style:font-size-complex="10pt" fo:hyphenate="false"/>
    </style:style>
    <style:style style:name="TekstprzypisukońcowegoZnak" style:display-name="Tekst przypisu końcowego Znak" style:family="text" style:parent-style-name="Domyślnaczcionkaakapitu">
      <style:text-properties fo:font-size="10pt" style:font-size-asian="10pt" style:font-size-complex="10pt"/>
    </style:style>
    <style:style style:name="Odwołanieprzypisukońcowego" style:display-name="Odwołanie przypisu końcowego" style:family="text" style:parent-style-name="Domyślnaczcionkaakapitu">
      <style:text-properties style:text-position="super 63.6%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eliwa</meta:initial-creator>
    <dc:creator>Leliwa</dc:creator>
    <meta:creation-date>2026-02-19T09:06:00Z</meta:creation-date>
    <dc:date>2026-07-31T12:28:00Z</dc:date>
    <meta:print-date>2026-03-06T07:01:00Z</meta:print-date>
    <meta:template xlink:href="Normal" xlink:type="simple"/>
    <meta:editing-cycles>98</meta:editing-cycles>
    <meta:editing-duration>PT32100S</meta:editing-duration>
    <meta:document-statistic meta:page-count="3" meta:paragraph-count="12" meta:word-count="930" meta:character-count="6499" meta:row-count="46" meta:non-whitespace-character-count="5581"/>
  </office:meta>
</office:document-meta>
</file>